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rebuchet MS" svg:font-family="&quot;Trebuchet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style:vertical-align="automatic" fo:wrap-option="wrap"/>
    </style:style>
    <style:style style:name="ce4" style:family="table-cell" style:parent-style-name="Default" style:data-style-name="N0">
      <style:table-cell-properties style:vertical-align="automatic" fo:wrap-option="wrap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automatic" fo:wrap-option="wrap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 fo:wrap-option="wrap"/>
    </style:style>
    <style:style style:name="co1" style:family="table-column">
      <style:table-column-properties fo:break-before="auto" style:column-width="5.318125cm"/>
    </style:style>
    <style:style style:name="co2" style:family="table-column">
      <style:table-column-properties fo:break-before="auto" style:column-width="2.83104166666667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3.28083333333333cm"/>
    </style:style>
    <style:style style:name="co6" style:family="table-column">
      <style:table-column-properties fo:break-before="auto" style:column-width="3.4925cm"/>
    </style:style>
    <style:style style:name="co7" style:family="table-column">
      <style:table-column-properties fo:break-before="auto" style:column-width="3.62479166666667cm"/>
    </style:style>
    <style:style style:name="co8" style:family="table-column">
      <style:table-column-properties fo:break-before="auto" style:column-width="3.22791666666667cm"/>
    </style:style>
    <style:style style:name="co9" style:family="table-column">
      <style:table-column-properties fo:break-before="auto" style:column-width="2.778125cm"/>
    </style:style>
    <style:style style:name="co10" style:family="table-column">
      <style:table-column-properties fo:break-before="auto" style:column-width="3.016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08.75pt" style:use-optimal-row-height="false" fo:break-before="auto"/>
    </style:style>
    <style:style style:name="ro3" style:family="table-row">
      <style:table-row-properties style:row-height="409.6pt" style:use-optimal-row-height="true" fo:break-before="auto"/>
    </style:style>
    <style:style style:name="ro4" style:family="table-row">
      <style:table-row-properties style:row-height="3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4" table:number-columns-repeated="16374" table:default-cell-style-name="ce1"/>
        <table:table-row table:style-name="ro1">
          <table:table-cell office:value-type="string" table:style-name="ce2">
            <text:p>Szymon Osowski</text:p>
          </table:table-cell>
          <table:table-cell table:number-columns-repeated="11" table:style-name="ce2"/>
          <table:table-cell table:number-columns-repeated="16372" table:style-name="ce1"/>
        </table:table-row>
        <table:table-row table:style-name="ro1">
          <table:table-cell office:value-type="string" table:style-name="ce2">
            <text:p>III'14</text:p>
          </table:table-cell>
          <table:table-cell office:value-type="string" table:style-name="ce2">
            <text:p>IV'14</text:p>
          </table:table-cell>
          <table:table-cell office:value-type="string" table:style-name="ce2">
            <text:p>V'14</text:p>
          </table:table-cell>
          <table:table-cell office:value-type="string" table:style-name="ce2">
            <text:p>VI'14</text:p>
          </table:table-cell>
          <table:table-cell office:value-type="string" table:style-name="ce2">
            <text:p>VII'14</text:p>
          </table:table-cell>
          <table:table-cell office:value-type="string" table:style-name="ce2">
            <text:p>VIII'14</text:p>
          </table:table-cell>
          <table:table-cell office:value-type="string" table:style-name="ce2">
            <text:p>IX'14</text:p>
          </table:table-cell>
          <table:table-cell office:value-type="string" table:style-name="ce2">
            <text:p>X'14</text:p>
          </table:table-cell>
          <table:table-cell office:value-type="string" table:style-name="ce2">
            <text:p>XI'14</text:p>
          </table:table-cell>
          <table:table-cell office:value-type="string" table:style-name="ce2">
            <text:p>XII'14</text:p>
          </table:table-cell>
          <table:table-cell table:number-columns-repeated="2" table:style-name="ce2"/>
          <table:table-cell table:number-columns-repeated="16372" table:style-name="ce1"/>
        </table:table-row>
        <table:table-row table:style-name="ro2">
          <table:table-cell office:value-type="string" table:style-name="ce3">
            <text:p>2100 zł - Stały monitoring prawa i rzecznictwo; 600 zł - ekspert prawny w monitoringu</text:p>
          </table:table-cell>
          <table:table-cell office:value-type="string" table:style-name="ce4">
            <text:p>2100 zł - Stały monitoring prawa i rzecznictwo; 600 zł - ekspert prawny w monitoringu ; 3700 zł - konsultacje prawne</text:p>
          </table:table-cell>
          <table:table-cell office:value-type="string" table:style-name="ce3">
            <text:p>2100 zł - Stały monitoring prawa i rzecznictwo; 600 zł - ekspert prawny w monitoringu ; 3700 zł - konsultacje prawne</text:p>
          </table:table-cell>
          <table:table-cell office:value-type="string" table:style-name="ce3">
            <text:p>2100 zł - Stały monitoring prawa i rzecznictwo; 600 zł - ekspert prawny w monitoringu ; 3300 zł - konsultacje prawne</text:p>
          </table:table-cell>
          <table:table-cell office:value-type="string" table:style-name="ce3">
            <text:p>2100 zł - Stały monitoring prawa i rzecznictwo; 600 zł - ekspert prawny w monitoringu ; 1900 zł - organizowanie systemu poradnictwa studenckiego i systemu poradnicta zgłaszających się profesjonalistów (nadzór)</text:p>
          </table:table-cell>
          <table:table-cell office:value-type="string" table:style-name="ce3">
            <text:p>2100 zł - Stały monitoring prawa i rzecznictwo; 600 zł - ekspert prawny w monitoringu ; 1900 zł - organizowanie systemu poradnictwa studenckiego i systemu poradnicta zgłaszających się profesjonalistów (nadzór); 3000 zł - Ekspertyza porządkująca materiały o prawie z zakresu różnych ustaw ważnych dla lokalnych strażników (skargi i wnioski, referenda);<text:s/></text:p>
          </table:table-cell>
          <table:table-cell office:value-type="string" table:style-name="ce4">
            <text:p>2100 zł - Stały monitoring prawa i rzecznictwo; 600 zł - ekspert prawny w monitoringu ; 1900 zł - organizowanie systemu poradnictwa studenckiego i systemu poradnicta zgłaszających się profesjonalistów (nadzór);<text:s/></text:p>
          </table:table-cell>
          <table:table-cell office:value-type="string" table:style-name="ce3">
            <text:p>2100 zł - Stały monitoring prawa i rzecznictwo; 600 zł - ekspert prawny w monitoringu ; 1900 zł - organizowanie systemu poradnictwa studenckiego i systemu poradnicta zgłaszających się profesjonalistów (nadzór);<text:s/></text:p>
          </table:table-cell>
          <table:table-cell office:value-type="string" table:style-name="ce3">
            <text:p>2100 zł - Stały monitoring prawa i rzecznictwo; 600 zł - ekspert prawny w monitoringu ; 1900 zł - organizowanie systemu poradnictwa studenckiego i systemu poradnicta zgłaszających się profesjonalistów (nadzór);<text:s/></text:p>
          </table:table-cell>
          <table:table-cell office:value-type="string" table:style-name="ce3">
            <text:p>2100 zł - Stały monitoring prawa i rzecznictwo; 600 zł - ekspert prawny w monitoringu ; 1900 zł - organizowanie systemu poradnictwa studenckiego i systemu poradnictwa zgłaszających się profesjonalistów (nadzór); 950 zł – nadzór merytoryczny nad monitoringami</text:p>
          </table:table-cell>
          <table:table-cell table:style-name="ce4"/>
          <table:table-cell table:style-name="ce2"/>
          <table:table-cell table:number-columns-repeated="16372" table:style-name="ce1"/>
        </table:table-row>
        <table:table-row table:style-name="ro1">
          <table:table-cell office:value-type="string" table:style-name="ce2">
            <text:p>I'15</text:p>
          </table:table-cell>
          <table:table-cell office:value-type="string" table:style-name="ce2">
            <text:p>II'15</text:p>
          </table:table-cell>
          <table:table-cell office:value-type="string" table:style-name="ce2">
            <text:p>III'15</text:p>
          </table:table-cell>
          <table:table-cell office:value-type="string" table:style-name="ce2">
            <text:p>IV'15</text:p>
          </table:table-cell>
          <table:table-cell office:value-type="string" table:style-name="ce2">
            <text:p>V'15</text:p>
          </table:table-cell>
          <table:table-cell office:value-type="string" table:style-name="ce2">
            <text:p>VI'15</text:p>
          </table:table-cell>
          <table:table-cell office:value-type="string" table:style-name="ce2">
            <text:p>VII'15</text:p>
          </table:table-cell>
          <table:table-cell office:value-type="string" table:style-name="ce2">
            <text:p>VIII'15</text:p>
          </table:table-cell>
          <table:table-cell office:value-type="string" table:style-name="ce2">
            <text:p>IX'15</text:p>
          </table:table-cell>
          <table:table-cell office:value-type="string" table:style-name="ce2">
            <text:p>X'15</text:p>
          </table:table-cell>
          <table:table-cell office:value-type="string" table:style-name="ce2">
            <text:p>XI'15</text:p>
          </table:table-cell>
          <table:table-cell office:value-type="string" table:style-name="ce2">
            <text:p>XII'15</text:p>
          </table:table-cell>
          <table:table-cell table:number-columns-repeated="16372" table:style-name="ce1"/>
        </table:table-row>
        <table:table-row table:style-name="ro3">
          <table:table-cell office:value-type="string" table:style-name="ce4">
            <text:p>2100 zł - Stały monitoring prawa i rzecznictwo; 600 zł - ekspert prawny w monitoringu ; 1900 zł - organizowanie systemu poradnictwa studenckiego i systemu poradnictwa zgłaszających się profesjonalistów (nadzór); 950 zł – nadzór merytoryczny nad monitoringami; <text:s/>950 zł – nadzór merytoryczny nad monitoringami</text:p>
          </table:table-cell>
          <table:table-cell office:value-type="string" table:style-name="ce6">
            <text:p>2100 zł - Stały monitoring prawa i rzecznictwo; 600 zł - ekspert prawny w monitoringu ; 1900 zł - organizowanie systemu poradnictwa studenckiego i systemu poradnictwa zgłaszających się profesjonalistów (nadzór); <text:s/>950 zł – nadzór merytoryczny nad monitoringami</text:p>
          </table:table-cell>
          <table:table-cell office:value-type="string" table:style-name="ce6">
            <text:p>2100 zł - Stały monitoring prawa i rzecznictwo; 600 zł - ekspert prawny w monitoringu ; 1900 zł - organizowanie systemu poradnictwa studenckiego i systemu poradnictwa zgłaszających się profesjonalistów (nadzór); <text:s/>950 zł – nadzór merytoryczny nad monitoringami</text:p>
          </table:table-cell>
          <table:table-cell office:value-type="string" table:style-name="ce6">
            <text:p>2100 zł - Stały monitoring prawa i rzecznictwo; 600 zł - ekspert prawny w monitoringu ; 1900 zł - organizowanie systemu poradnictwa studenckiego i systemu poradnictwa zgłaszających się profesjonalistów (nadzór); <text:s/>950 zł – nadzór merytoryczny nad monitoringami</text:p>
          </table:table-cell>
          <table:table-cell office:value-type="string" table:style-name="ce4">
            <text:p>2100 zł - Stały monitoring prawa i rzecznictwo; 1900 zł - organizowanie systemu poradnictwa studenckiego i systemu poradnicta zgłaszających się profesjonalistów (nadzór); ; <text:s/>950 zł – nadzór merytoryczny nad monitoringami</text:p>
          </table:table-cell>
          <table:table-cell office:value-type="string" table:style-name="ce4">
            <text:p>2100 zł - Stały monitoring prawa i rzecznictwo; 1900 zł - organizowanie systemu poradnictwa studenckiego i systemu poradnicta zgłaszających się profesjonalistów (nadzór); <text:s/>950 zł – nadzór merytoryczny nad monitoringami</text:p>
          </table:table-cell>
          <table:table-cell office:value-type="string" table:style-name="ce4">
            <text:p>2100 zł - Stały monitoring prawa i rzecznictwo; <text:s/>1900 zł - organizowanie systemu poradnictwa studenckiego i systemu poradnicta zgłaszających się profesjonalistów (nadzór);<text:s/></text:p>
          </table:table-cell>
          <table:table-cell office:value-type="string" table:style-name="ce4">
            <text:p>2100 zł - Stały monitoring prawa i rzecznictwo; 1900 zł - organizowanie systemu poradnictwa studenckiego i systemu poradnicta zgłaszających się profesjonalistów (nadzór); <text:s/>950 zł – nadzór merytoryczny nad monitoringami</text:p>
          </table:table-cell>
          <table:table-cell office:value-type="string" table:style-name="ce3">
            <text:p>2100 zł - Stały monitoring prawa i rzecznictwo; 600 zł - ekspert prawny w monitoringu ; 1900 zł - organizowanie systemu poradnictwa studenckiego i systemu poradnicta zgłaszających się profesjonalistów (nadzór); <text:s/>950 zł – nadzór merytoryczny nad monitoringami</text:p>
          </table:table-cell>
          <table:table-cell office:value-type="string" table:style-name="ce4">
            <text:p>2100 zł - Stały monitoring prawa i rzecznictwo; 600 zł - ekspert prawny w monitoringu ; 1900 zł - organizowanie systemu poradnictwa studenckiego i systemu poradnicta zgłaszających się profesjonalistów (nadzór); <text:s text:c="2"/>950 zł – nadzór merytoryczny nad monitoringami</text:p>
          </table:table-cell>
          <table:table-cell office:value-type="string" table:style-name="ce3">
            <text:p>4350 zł - Stały monitoring prawa i rzecznictwo; 1900 zł - organizowanie systemu poradnictwa studenckiego i systemu poradnicta zgłaszających się profesjonalistów (nadzór); <text:s/>950 zł – nadzór merytoryczny nad monitoringami</text:p>
          </table:table-cell>
          <table:table-cell office:value-type="string" table:style-name="ce3">
            <text:p>4350 zł - Stały monitoring prawa i rzecznictwo; 600 zł - ekspert prawny w monitoringu ; 1900 zł - organizowanie systemu poradnictwa studenckiego i systemu poradnicta zgłaszających się profesjonalistów (nadzór); <text:s/>950 zł – nadzór merytoryczny nad monitoringami</text:p>
          </table:table-cell>
          <table:table-cell table:number-columns-repeated="3" table:style-name="ce1"/>
          <table:table-cell office:value-type="float" office:value="4350" table:formula="msoxl:=2100+2250" table:style-name="ce1">
            <text:p>4350</text:p>
          </table:table-cell>
          <table:table-cell table:number-columns-repeated="16368"/>
        </table:table-row>
        <table:table-row table:style-name="ro1">
          <table:table-cell office:value-type="string" table:style-name="ce2">
            <text:p>I'16</text:p>
          </table:table-cell>
          <table:table-cell office:value-type="string" table:style-name="ce2">
            <text:p>II'16</text:p>
          </table:table-cell>
          <table:table-cell office:value-type="string" table:style-name="ce2">
            <text:p>III'16</text:p>
          </table:table-cell>
          <table:table-cell office:value-type="string" table:style-name="ce2">
            <text:p>IV'16</text:p>
          </table:table-cell>
          <table:table-cell table:number-columns-repeated="8" table:style-name="ce2"/>
          <table:table-cell table:number-columns-repeated="16372" table:style-name="ce1"/>
        </table:table-row>
        <table:table-row table:style-name="ro4">
          <table:table-cell office:value-type="string" table:style-name="ce3">
            <text:p>4350 zł- Stały monitoring prawa i rzecznictwo; 950 zł – nadzór merytoryczny nad monitoringami; 3000 zł - ekspertyza na temat orzecznictwa dotyczącego "dokumentu wewnętrznego"</text:p>
          </table:table-cell>
          <table:table-cell office:value-type="string" table:style-name="ce3">
            <text:p>4350 zł- Stały monitoring prawa i rzecznictwo; 950 zł – nadzór merytoryczny nad monitoringami; 3000 zł - Ekspertyza o decyzjach Samorządowych Kolegiów Odwoławczych</text:p>
          </table:table-cell>
          <table:table-cell office:value-type="string" table:style-name="ce5">
            <text:p>4350 zł- Stały monitoring prawa i rzecznictwo; 950 zł – nadzór merytoryczny nad monitoringami; 3000 zł - Ekspertyza o orzecznictwie dotyczącym "informacji przetworzonej";<text:s text:c="2"/></text:p>
          </table:table-cell>
          <table:table-cell office:value-type="string" table:style-name="ce5">
            <text:p>4350 zł- Stały monitoring prawa i rzecznictwo; 950 zł – nadzór merytoryczny nad monitoringami; 3500 zł - ekspertyza o ponownym wykorzystywaniu informacji sektora publicznego</text:p>
          </table:table-cell>
          <table:table-cell table:number-columns-repeated="8" table:style-name="ce2"/>
          <table:table-cell table:number-columns-repeated="16372" table:style-name="ce1"/>
        </table:table-row>
        <table:table-row table:number-rows-repeated="1048569" table:style-name="ro1">
          <table:table-cell table:number-columns-repeated="16384"/>
        </table:table-row>
      </table:table>
      <table:table table:name="Arkusz2" table:style-name="ta2">
        <table:table-column table:style-name="co4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Arkusz3" table:style-name="ta2">
        <table:table-column table:style-name="co4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rebuchet MS" svg:font-family="&quot;Trebuchet MS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69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Katarzyna</meta:initial-creator>
    <dc:creator>KBat</dc:creator>
    <meta:creation-date>2014-04-02T22:19:36Z</meta:creation-date>
    <dc:date>2015-12-19T23:48:59Z</dc:date>
    <meta:print-date>2015-03-01T15:09:24Z</meta:print-date>
  </office:meta>
</office:document-meta>
</file>